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00" loext:opacity="100%" style:font-name="Arial" fo:font-size="12pt" fo:font-weight="bold" officeooo:rsid="00653640" officeooo:paragraph-rsid="00653640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fo:color="#000000" loext:opacity="100%" style:font-name="Arial" fo:font-size="12pt" fo:font-weight="normal" officeooo:rsid="00653640" officeooo:paragraph-rsid="00653640" style:font-weight-asian="normal" style:font-weight-complex="normal"/>
    </style:style>
    <style:style style:name="P3" style:family="paragraph" style:parent-style-name="Standard">
      <style:paragraph-properties fo:text-align="justify" style:justify-single-word="false"/>
      <style:text-properties fo:font-weight="bold" officeooo:rsid="001d8db5" officeooo:paragraph-rsid="003beec0" style:font-weight-asian="bold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weight="bold" officeooo:rsid="001d8db5" officeooo:paragraph-rsid="001d8db5" style:font-weight-asian="bold" style:font-weight-complex="bold"/>
    </style:style>
    <style:style style:name="P5" style:family="paragraph" style:parent-style-name="Standard">
      <style:paragraph-properties fo:text-align="justify" style:justify-single-word="false"/>
      <style:text-properties fo:font-weight="bold" officeooo:rsid="001aea56" officeooo:paragraph-rsid="001aea56" style:font-weight-asian="bold" style:font-weight-complex="bold"/>
    </style:style>
    <style:style style:name="P6" style:family="paragraph" style:parent-style-name="Standard">
      <style:paragraph-properties fo:text-align="justify" style:justify-single-word="false"/>
      <style:text-properties fo:font-weight="bold" officeooo:rsid="003beec0" officeooo:paragraph-rsid="003beec0" style:font-weight-asian="bold" style:font-weight-complex="bold"/>
    </style:style>
    <style:style style:name="P7" style:family="paragraph" style:parent-style-name="Standard">
      <style:paragraph-properties fo:text-align="justify" style:justify-single-word="false"/>
      <style:text-properties officeooo:paragraph-rsid="0050c47b"/>
    </style:style>
    <style:style style:name="P8" style:family="paragraph" style:parent-style-name="Standard">
      <style:paragraph-properties fo:text-align="justify" style:justify-single-word="false"/>
      <style:text-properties officeooo:paragraph-rsid="001aea56"/>
    </style:style>
    <style:style style:name="P9" style:family="paragraph" style:parent-style-name="Standard">
      <style:paragraph-properties fo:text-align="justify" style:justify-single-word="false"/>
      <style:text-properties fo:font-weight="normal" officeooo:rsid="001aea56" officeooo:paragraph-rsid="001aea56" style:font-weight-asian="normal" style:font-weight-complex="normal"/>
    </style:style>
    <style:style style:name="P10" style:family="paragraph" style:parent-style-name="Standard">
      <style:paragraph-properties fo:text-align="justify" style:justify-single-word="false"/>
      <style:text-properties fo:font-weight="normal" officeooo:rsid="001d8db5" officeooo:paragraph-rsid="003beec0" style:font-weight-asian="normal" style:font-weight-complex="normal"/>
    </style:style>
    <style:style style:name="P11" style:family="paragraph" style:parent-style-name="Standard">
      <style:paragraph-properties fo:text-align="justify" style:justify-single-word="false"/>
      <style:text-properties fo:font-weight="normal" officeooo:rsid="001d8db5" officeooo:paragraph-rsid="003165de" style:font-weight-asian="normal" style:font-weight-complex="normal"/>
    </style:style>
    <style:style style:name="P12" style:family="paragraph" style:parent-style-name="Standard">
      <style:paragraph-properties fo:text-align="justify" style:justify-single-word="false"/>
      <style:text-properties fo:font-weight="normal" officeooo:rsid="004f4743" officeooo:paragraph-rsid="004f4743" style:font-weight-asian="normal" style:font-weight-complex="normal"/>
    </style:style>
    <style:style style:name="P13" style:family="paragraph" style:parent-style-name="Standard">
      <style:paragraph-properties fo:text-align="justify" style:justify-single-word="false"/>
      <style:text-properties fo:font-weight="normal" officeooo:rsid="003beec0" officeooo:paragraph-rsid="0052f7a8" style:font-weight-asian="normal" style:font-weight-complex="normal"/>
    </style:style>
    <style:style style:name="P14" style:family="paragraph" style:parent-style-name="Standard">
      <style:paragraph-properties fo:text-align="justify" style:justify-single-word="false"/>
      <style:text-properties fo:font-weight="normal" officeooo:rsid="003beec0" officeooo:paragraph-rsid="003beec0" style:font-weight-asian="normal" style:font-weight-complex="normal"/>
    </style:style>
    <style:style style:name="P15" style:family="paragraph" style:parent-style-name="Standard">
      <style:paragraph-properties fo:text-align="justify" style:justify-single-word="false"/>
      <style:text-properties fo:font-weight="normal" officeooo:rsid="0042caad" officeooo:paragraph-rsid="0052f7a8" style:font-weight-asian="normal" style:font-weight-complex="normal"/>
    </style:style>
    <style:style style:name="P16" style:family="paragraph" style:parent-style-name="Standard">
      <style:paragraph-properties fo:text-align="justify" style:justify-single-word="false"/>
      <style:text-properties fo:font-weight="bold" officeooo:rsid="001aea56" officeooo:paragraph-rsid="0050c47b" style:font-weight-asian="bold" style:font-weight-complex="bold"/>
    </style:style>
    <style:style style:name="P17" style:family="paragraph" style:parent-style-name="Standard">
      <style:paragraph-properties fo:text-align="justify" style:justify-single-word="false"/>
      <style:text-properties fo:font-weight="bold" officeooo:rsid="0050c47b" officeooo:paragraph-rsid="0050c47b" style:font-weight-asian="bold" style:font-weight-complex="bold"/>
    </style:style>
    <style:style style:name="P18" style:family="paragraph" style:parent-style-name="Standard">
      <style:paragraph-properties fo:text-align="justify" style:justify-single-word="false"/>
      <style:text-properties fo:font-weight="normal" officeooo:rsid="003beec0" officeooo:paragraph-rsid="003beec0" style:font-weight-asian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aea56" style:font-weight-asian="bold" style:font-weight-complex="bold"/>
    </style:style>
    <style:style style:name="T3" style:family="text">
      <style:text-properties fo:font-weight="bold" officeooo:rsid="002b621d" style:font-weight-asian="bold" style:font-weight-complex="bold"/>
    </style:style>
    <style:style style:name="T4" style:family="text">
      <style:text-properties fo:font-weight="bold" officeooo:rsid="002c3872" style:font-weight-asian="bold" style:font-weight-complex="bold"/>
    </style:style>
    <style:style style:name="T5" style:family="text">
      <style:text-properties fo:font-weight="bold" officeooo:rsid="002db3b5" style:font-weight-asian="bold" style:font-weight-complex="bold"/>
    </style:style>
    <style:style style:name="T6" style:family="text">
      <style:text-properties fo:font-weight="bold" officeooo:rsid="002e36a4" style:font-weight-asian="bold" style:font-weight-complex="bold"/>
    </style:style>
    <style:style style:name="T7" style:family="text">
      <style:text-properties fo:font-weight="bold" officeooo:rsid="002fb25d" style:font-weight-asian="bold" style:font-weight-complex="bold"/>
    </style:style>
    <style:style style:name="T8" style:family="text">
      <style:text-properties fo:font-weight="bold" officeooo:rsid="003165de" style:font-weight-asian="bold" style:font-weight-complex="bold"/>
    </style:style>
    <style:style style:name="T9" style:family="text">
      <style:text-properties fo:font-weight="bold" officeooo:rsid="0032699d" style:font-weight-asian="bold" style:font-weight-complex="bold"/>
    </style:style>
    <style:style style:name="T10" style:family="text">
      <style:text-properties fo:font-weight="bold" officeooo:rsid="0033407d" style:font-weight-asian="bold" style:font-weight-complex="bold"/>
    </style:style>
    <style:style style:name="T11" style:family="text">
      <style:text-properties fo:font-weight="bold" officeooo:rsid="0050c47b" style:font-weight-asian="bold" style:font-weight-complex="bold"/>
    </style:style>
    <style:style style:name="T12" style:family="text">
      <style:text-properties fo:font-weight="bold" officeooo:rsid="00513beb" style:font-weight-asian="bold" style:font-weight-complex="bold"/>
    </style:style>
    <style:style style:name="T13" style:family="text">
      <style:text-properties fo:font-weight="bold" officeooo:rsid="00606f86" style:font-weight-asian="bold" style:font-weight-complex="bold"/>
    </style:style>
    <style:style style:name="T14" style:family="text">
      <style:text-properties fo:font-weight="bold" officeooo:rsid="0028b325" style:font-weight-asian="bold" style:font-weight-complex="bold"/>
    </style:style>
    <style:style style:name="T15" style:family="text">
      <style:text-properties officeooo:rsid="0028b325"/>
    </style:style>
    <style:style style:name="T16" style:family="text">
      <style:text-properties officeooo:rsid="0029e659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font-weight="normal" officeooo:rsid="002b621d" style:font-weight-asian="normal" style:font-weight-complex="normal"/>
    </style:style>
    <style:style style:name="T19" style:family="text">
      <style:text-properties fo:font-weight="normal" officeooo:rsid="002c3872" style:font-weight-asian="normal" style:font-weight-complex="normal"/>
    </style:style>
    <style:style style:name="T20" style:family="text">
      <style:text-properties fo:font-weight="normal" officeooo:rsid="002db3b5" style:font-weight-asian="normal" style:font-weight-complex="normal"/>
    </style:style>
    <style:style style:name="T21" style:family="text">
      <style:text-properties fo:font-weight="normal" officeooo:rsid="002e36a4" style:font-weight-asian="normal" style:font-weight-complex="normal"/>
    </style:style>
    <style:style style:name="T22" style:family="text">
      <style:text-properties fo:font-weight="normal" officeooo:rsid="002fb25d" style:font-weight-asian="normal" style:font-weight-complex="normal"/>
    </style:style>
    <style:style style:name="T23" style:family="text">
      <style:text-properties fo:font-weight="normal" officeooo:rsid="0036635f" style:font-weight-asian="normal" style:font-weight-complex="normal"/>
    </style:style>
    <style:style style:name="T24" style:family="text">
      <style:text-properties fo:font-weight="normal" officeooo:rsid="001aea56" style:font-weight-asian="normal" style:font-weight-complex="normal"/>
    </style:style>
    <style:style style:name="T25" style:family="text">
      <style:text-properties fo:font-weight="normal" officeooo:rsid="001c4e32" style:font-weight-asian="normal" style:font-weight-complex="normal"/>
    </style:style>
    <style:style style:name="T26" style:family="text">
      <style:text-properties fo:font-weight="normal" officeooo:rsid="00485577" style:font-weight-asian="normal" style:font-weight-complex="normal"/>
    </style:style>
    <style:style style:name="T27" style:family="text">
      <style:text-properties fo:font-weight="normal" officeooo:rsid="004a3c87" style:font-weight-asian="normal" style:font-weight-complex="normal"/>
    </style:style>
    <style:style style:name="T28" style:family="text">
      <style:text-properties fo:font-weight="normal" officeooo:rsid="004ac69c" style:font-weight-asian="normal" style:font-weight-complex="normal"/>
    </style:style>
    <style:style style:name="T29" style:family="text">
      <style:text-properties fo:font-weight="normal" officeooo:rsid="004c2fda" style:font-weight-asian="normal" style:font-weight-complex="normal"/>
    </style:style>
    <style:style style:name="T30" style:family="text">
      <style:text-properties fo:font-weight="normal" officeooo:rsid="0028b325" style:font-weight-asian="normal" style:font-weight-complex="normal"/>
    </style:style>
    <style:style style:name="T31" style:family="text">
      <style:text-properties fo:font-weight="normal" officeooo:rsid="002a28cb" style:font-weight-asian="normal" style:font-weight-complex="normal"/>
    </style:style>
    <style:style style:name="T32" style:family="text">
      <style:text-properties fo:font-weight="normal" officeooo:rsid="0050c47b" style:font-weight-asian="normal" style:font-weight-complex="normal"/>
    </style:style>
    <style:style style:name="T33" style:family="text">
      <style:text-properties fo:font-weight="normal" officeooo:rsid="0051136d" style:font-weight-asian="normal" style:font-weight-complex="normal"/>
    </style:style>
    <style:style style:name="T34" style:family="text">
      <style:text-properties fo:font-weight="normal" officeooo:rsid="00513beb" style:font-weight-asian="normal" style:font-weight-complex="normal"/>
    </style:style>
    <style:style style:name="T35" style:family="text">
      <style:text-properties fo:font-weight="normal" officeooo:rsid="005204f2" style:font-weight-asian="normal" style:font-weight-complex="normal"/>
    </style:style>
    <style:style style:name="T36" style:family="text">
      <style:text-properties fo:font-weight="normal" officeooo:rsid="00565197" style:font-weight-asian="normal" style:font-weight-complex="normal"/>
    </style:style>
    <style:style style:name="T37" style:family="text">
      <style:text-properties fo:font-weight="normal" officeooo:rsid="0057873b" style:font-weight-asian="normal" style:font-weight-complex="normal"/>
    </style:style>
    <style:style style:name="T38" style:family="text">
      <style:text-properties fo:font-weight="normal" officeooo:rsid="00584d62" style:font-weight-asian="normal" style:font-weight-complex="normal"/>
    </style:style>
    <style:style style:name="T39" style:family="text">
      <style:text-properties fo:font-weight="normal" officeooo:rsid="005cf316" style:font-weight-asian="normal" style:font-weight-complex="normal"/>
    </style:style>
    <style:style style:name="T40" style:family="text">
      <style:text-properties fo:font-weight="normal" officeooo:rsid="005dd26a" style:font-weight-asian="normal" style:font-weight-complex="normal"/>
    </style:style>
    <style:style style:name="T41" style:family="text">
      <style:text-properties officeooo:rsid="002fb25d"/>
    </style:style>
    <style:style style:name="T42" style:family="text">
      <style:text-properties officeooo:rsid="003165de"/>
    </style:style>
    <style:style style:name="T43" style:family="text">
      <style:text-properties officeooo:rsid="0032699d"/>
    </style:style>
    <style:style style:name="T44" style:family="text">
      <style:text-properties officeooo:rsid="0033407d"/>
    </style:style>
    <style:style style:name="T45" style:family="text">
      <style:text-properties officeooo:rsid="0034df9a"/>
    </style:style>
    <style:style style:name="T46" style:family="text">
      <style:text-properties officeooo:rsid="003937d1"/>
    </style:style>
    <style:style style:name="T47" style:family="text">
      <style:text-properties officeooo:rsid="003d2d45"/>
    </style:style>
    <style:style style:name="T48" style:family="text">
      <style:text-properties officeooo:rsid="003d44f0"/>
    </style:style>
    <style:style style:name="T49" style:family="text">
      <style:text-properties officeooo:rsid="003ef8db"/>
    </style:style>
    <style:style style:name="T50" style:family="text">
      <style:text-properties officeooo:rsid="00408573"/>
    </style:style>
    <style:style style:name="T51" style:family="text">
      <style:text-properties officeooo:rsid="0042caad"/>
    </style:style>
    <style:style style:name="T52" style:family="text">
      <style:text-properties officeooo:rsid="00485577"/>
    </style:style>
    <style:style style:name="T53" style:family="text">
      <style:text-properties officeooo:rsid="004db13e"/>
    </style:style>
    <style:style style:name="T54" style:family="text">
      <style:text-properties officeooo:rsid="00516c19"/>
    </style:style>
    <style:style style:name="T55" style:family="text">
      <style:text-properties officeooo:rsid="00519396"/>
    </style:style>
    <style:style style:name="T56" style:family="text">
      <style:text-properties officeooo:rsid="005204f2"/>
    </style:style>
    <style:style style:name="T57" style:family="text">
      <style:text-properties officeooo:rsid="0052f7a8"/>
    </style:style>
    <style:style style:name="T58" style:family="text">
      <style:text-properties officeooo:rsid="0057873b"/>
    </style:style>
    <style:style style:name="T59" style:family="text">
      <style:text-properties officeooo:rsid="00584d62"/>
    </style:style>
    <style:style style:name="T60" style:family="text">
      <style:text-properties officeooo:rsid="0059fdc5"/>
    </style:style>
    <style:style style:name="T61" style:family="text">
      <style:text-properties officeooo:rsid="005b9955"/>
    </style:style>
    <style:style style:name="T62" style:family="text">
      <style:text-properties officeooo:rsid="005d492c"/>
    </style:style>
    <style:style style:name="T63" style:family="text">
      <style:text-properties officeooo:rsid="005dd26a"/>
    </style:style>
    <style:style style:name="T64" style:family="text">
      <style:text-properties officeooo:rsid="00606f86"/>
    </style:style>
    <style:style style:name="T65" style:family="text">
      <style:text-properties officeooo:rsid="00638884"/>
    </style:style>
    <style:style style:name="T66" style:family="text">
      <style:text-properties officeooo:rsid="006728ab"/>
    </style:style>
    <style:style style:name="T67" style:family="text">
      <style:text-properties officeooo:rsid="005f5f46"/>
    </style:style>
    <style:style style:name="T68" style:family="text">
      <style:text-properties officeooo:rsid="00685b13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/>
      <text:p text:style-name="P7"><text:span text:style-name="T2"><text:s text:c="60"/>ŠACHY - </text:span><text:span text:style-name="T11">2. kolo</text:span></text:p>
      <text:p text:style-name="P17"/>
      <text:p text:style-name="P7"><text:span text:style-name="T30">Samostatn</text:span><text:span text:style-name="T31">ým</text:span><text:span text:style-name="T30"> odvětví</text:span><text:span text:style-name="T31">m</text:span><text:span text:style-name="T30"> šachu je </text:span><text:span text:style-name="T14">kompoziční šach</text:span><text:span text:style-name="T24">. </text:span><text:span text:style-name="T30">Zahrnuje zejména skládání a řešení šachových skladeb. Tři otazníky v legendě vám odhalí některé z mnoha skladatelů šachových problémů.</text:span></text:p>
      <text:p text:style-name="P9"/>
      <text:p text:style-name="P3"><text:span text:style-name="T16"><text:s text:c="50"/>S</text:span>ouměrný křížovkový celek</text:p>
      <text:p text:style-name="P3"/>
      <text:p text:style-name="P10"><text:span text:style-name="T68">s</text:span>ložený z<text:span text:style-name="T45">e</text:span> <text:span text:style-name="T45">sedmi</text:span><text:span text:style-name="T15"> </text:span><text:span text:style-name="T66">kří</text:span>žovek: <text:span text:style-name="T45">jedné střídavé mozaikovky, </text:span><text:span text:style-name="T66">dvou </text:span><text:span text:style-name="T45">střídavých polomozaikovek, tří střídavých mozaikovek a jedné mozaikovky. </text:span><text:span text:style-name="T67">Křížovkový celek je předložen jako polodokreslovka. Všechny typy políček jsou již předkresleny.</text:span></text:p>
      <text:p text:style-name="P12"/>
      <text:p text:style-name="P9"/>
      <text:p text:style-name="P5">VODOROVNĚ:</text:p>
      <text:p text:style-name="P8"><text:span text:style-name="T2">A. </text:span><text:span text:style-name="T18">Čínský druh c</text:span><text:span text:style-name="T19">i</text:span><text:span text:style-name="T18">te</text:span><text:span text:style-name="T19">r</text:span><text:span text:style-name="T18">y. -</text:span><text:span text:style-name="T3"> </text:span><text:span text:style-name="T4">B.</text:span><text:span text:style-name="T24"> </text:span><text:span text:style-name="T19">Nástroj k odvádění plynů </text:span><text:span text:style-name="T36">z tělních dutin;</text:span><text:span text:style-name="T19"> </text:span><text:span text:style-name="T4">???</text:span><text:span text:style-name="T19">; měkké sukno s krátkým vlasem na líci. - </text:span><text:span text:style-name="T4">C. </text:span><text:span text:style-name="T26">Chyba</text:span><text:span text:style-name="T19">; rozsáhlá rovina (severská); </text:span><text:span text:style-name="T40">jméno domácího zvířete</text:span><text:span text:style-name="T19">; číšník; Gogolův pseudonym. - </text:span><text:span text:style-name="T4">D. </text:span><text:span text:style-name="T32">Britská váhová jednotka na vlnu</text:span><text:span text:style-name="T19">; </text:span><text:span text:style-name="T39">Kazimír</text:span><text:span text:style-name="T19">; sídlo v </text:span><text:span text:style-name="T23">Somálsku</text:span><text:span text:style-name="T19">; francouzsk</text:span><text:span text:style-name="T32">é platidlo</text:span><text:span text:style-name="T23">;</text:span><text:span text:style-name="T19"> t</text:span><text:span text:style-name="T36">řít len na trdlici</text:span><text:span text:style-name="T19">; </text:span><text:span text:style-name="T27">jedno ze jmen dánského lékaře Fibigera (1867-1928)</text:span><text:span text:style-name="T19">. - </text:span><text:span text:style-name="T4">E. </text:span><text:span text:style-name="T27">Tržiště v Orientě</text:span><text:span text:style-name="T19">; ostrý zvuk; </text:span><text:span text:style-name="T4">???</text:span><text:span text:style-name="T19">; německý anatom </text:span><text:span text:style-name="T20">(1684-1751)</text:span><text:span text:style-name="T19">; </text:span><text:span text:style-name="T20">japonská bohyně přírody a rýže. - </text:span><text:span text:style-name="T5">F.</text:span><text:span text:style-name="T20"> Dcera lýdského krále Tantala; </text:span><text:span text:style-name="T39">šperk sestavený mozaikově z drobných kamenů</text:span><text:span text:style-name="T20">; řeka </text:span><text:span text:style-name="T28">pramenící v Oderských vrších</text:span><text:span text:style-name="T20">; vysoký feudální úředník. - </text:span><text:span text:style-name="T5">G.</text:span><text:span text:style-name="T20"> Stará andaluská lidová píseň; auto značky </text:span><text:span text:style-name="T33">Škoda</text:span><text:span text:style-name="T20">; praotec Izraele; slovenský politik (1876-1950). - H. Mužská košile z ručně tkaného lněného plátna </text:span><text:span text:style-name="T33">(valašsky)</text:span><text:span text:style-name="T20">; </text:span><text:span text:style-name="T21">britská váhová jednotka na kávu; máloostná ryba. -</text:span><text:span text:style-name="T6"> I.</text:span><text:span text:style-name="T21"> Cisternový vůz </text:span><text:span text:style-name="T28">řady R;</text:span><text:span text:style-name="T21"> </text:span><text:span text:style-name="T28">vegetační vrchol klíčku rostlin</text:span><text:span text:style-name="T21">; zemětřasný démon obřího vzhledu, uctívaný Mayi; </text:span><text:span text:style-name="T28">etiopská váhová jednotka</text:span><text:span text:style-name="T21">. - </text:span><text:span text:style-name="T6">J.</text:span><text:span text:style-name="T21"> Mor; </text:span><text:span text:style-name="T28">autor románu Jan Cimbura</text:span><text:span text:style-name="T21">; kancelářský stroj pro tisk krátkých textů. - </text:span><text:span text:style-name="T6">K. </text:span><text:span text:style-name="T21">Jméno autora Vinnetoua; </text:span><text:span text:style-name="T33">povinná modlitba kněžských hodinek</text:span><text:span text:style-name="T21">; </text:span><text:span text:style-name="T29">oddíl lodí nebo letadel</text:span><text:span text:style-name="T21">; </text:span><text:span text:style-name="T37">jméno domácího zvířete</text:span><text:span text:style-name="T21">. - </text:span><text:span text:style-name="T6">L. </text:span><text:span text:style-name="T33">Veličina charakterizovaná jen velikostí</text:span><text:span text:style-name="T21">; </text:span><text:span text:style-name="T33">skládací cylindr</text:span><text:span text:style-name="T21">; </text:span><text:span text:style-name="T33">kus látky k zavinování nemluvněte</text:span><text:span text:style-name="T22">. - </text:span><text:span text:style-name="T7">M.</text:span><text:span text:style-name="T22"> </text:span><text:span text:style-name="T33">Jinak</text:span><text:span text:style-name="T22">; </text:span><text:span text:style-name="T33">délková </text:span><text:span text:style-name="T35">míra (asi 180 m u </text:span><text:span text:style-name="T33">Ř</text:span><text:span text:style-name="T37">e</text:span><text:span text:style-name="T35">ků a Římanů); </text:span><text:span text:style-name="T33"><text:s/>klavír s kovovými destičkami</text:span><text:span text:style-name="T22">; </text:span><text:span text:style-name="T34">mající barvu surového hedvábí</text:span><text:span text:style-name="T22">. - </text:span><text:span text:style-name="T7">N. Heslo.</text:span><text:span text:style-name="T22"> - </text:span><text:span text:style-name="T7">O. </text:span><text:span text:style-name="T22">Organická sloučenina; madagaskarka </text:span><text:span text:style-name="T38">(druh plže)</text:span><text:span text:style-name="T22">; </text:span><text:span text:style-name="T34">ostnatá dřevina rodu Aralia</text:span><text:span text:style-name="T22">; </text:span><text:span text:style-name="T34">parasta</text:span><text:span text:style-name="T22">. - </text:span><text:span text:style-name="T7">P. ???</text:span><text:span text:style-name="T22">; přestávka; dopisnice. - </text:span><text:span text:style-name="T7">Q. </text:span><text:span text:style-name="T23">Domácky Ornela</text:span><text:span text:style-name="T22">; sluj; keňský </text:span><text:span text:style-name="T38">překážkář a</text:span><text:span text:style-name="T22"> vytrvalec </text:span><text:span text:style-name="T38">(Henry)</text:span><text:span text:style-name="T22">; jeden ze tří nejdůležitějších keltských bohů; kazašský lidový pěvec a básník. -</text:span><text:span text:style-name="T7"> R.</text:span><text:span text:style-name="T22"> Jméno finského gymnasty Teräsvirty;</text:span><text:span text:style-name="T34"> určit stáří něčeho; </text:span><text:span text:style-name="T12">???</text:span><text:span text:style-name="T22">.</text:span><text:span text:style-name="T21"> </text:span></text:p>
      <text:p text:style-name="P5"/>
      <text:p text:style-name="P4">SVISLE:<text:span text:style-name="T25"> <text:s text:c="2"/></text:span></text:p>
      <text:p text:style-name="P11"><text:span text:style-name="T1">1.</text:span> <text:span text:style-name="T65">Odrostlý chlapec</text:span><text:span text:style-name="T41">. -</text:span><text:span text:style-name="T7"> 2. </text:span><text:span text:style-name="T41">Rákos; huntovati; </text:span><text:span text:style-name="T49">hora (v japonských zeměpisných názvech)</text:span><text:span text:style-name="T41">; nenasytnost. - </text:span><text:span text:style-name="T7">3. </text:span><text:span text:style-name="T41">Zemní olej; </text:span><text:span text:style-name="T7">???</text:span><text:span text:style-name="T41">; </text:span><text:span text:style-name="T52">svorník</text:span><text:span text:style-name="T41">; malý přístroj určený k osobní ochraně; mozková mrtvice; </text:span><text:span text:style-name="T54">sovětský textilní materiál</text:span><text:span text:style-name="T41">; </text:span><text:span text:style-name="T42">lornět; Astarté. - </text:span><text:span text:style-name="T8">4. </text:span><text:span text:style-name="T42">Výkladní skříň; tropický strom; </text:span><text:span text:style-name="T54">titul muže</text:span><text:span text:style-name="T42">; </text:span><text:span text:style-name="T8">???</text:span><text:span text:style-name="T42">; ozdobné stropní svítidlo; </text:span><text:span text:style-name="T8">???</text:span><text:span text:style-name="T42">; území v Nigeru; francouzský impresionista. – </text:span><text:span text:style-name="T8">5. </text:span><text:span text:style-name="T42"><text:s/></text:span><text:span text:style-name="T62">Vodní bylina s drobnými klásky růžových kvítků</text:span><text:span text:style-name="T42">; palivové dříví; </text:span><text:span text:style-name="T46">kmen </text:span><text:span text:style-name="T42">v </text:span><text:span text:style-name="T46">Kamerunu</text:span><text:span text:style-name="T42">;</text:span><text:span text:style-name="T8"> ???</text:span><text:span text:style-name="T42">; </text:span><text:span text:style-name="T54">slovenský fyzik a elektrotechnik (Július *1924</text:span><text:span text:style-name="T60">)</text:span><text:span text:style-name="T42">; leštící přípravek na nábytek; předkové. - </text:span><text:span text:style-name="T8">6.</text:span><text:span text:style-name="T42"> Střelnice na asfaltové terče; bicykl; čaj; místo vyhnanství Napoleona I.; </text:span><text:span text:style-name="T54">dlouhé kněžské roucho</text:span><text:span text:style-name="T42">; </text:span><text:span text:style-name="T54">vězeň</text:span><text:span text:style-name="T42">; kulovitý článek na dříku kalicha; </text:span><text:span text:style-name="T54">nepořádná žena</text:span><text:span text:style-name="T42">. -</text:span><text:span text:style-name="T8"> 7.</text:span><text:span text:style-name="T42">Japonský textilní materiál; </text:span><text:span text:style-name="T60">silně vyvinutý špičák nebo řezák některých savců</text:span><text:span text:style-name="T42">; měsíc Jupitera; norský matematik </text:span><text:span text:style-name="T60">(1802-1829)</text:span><text:span text:style-name="T42">; výtka; </text:span><text:span text:style-name="T54">podnik v Chebu</text:span><text:span text:style-name="T42">; </text:span><text:span text:style-name="T54">brazilská bavlna;</text:span><text:span text:style-name="T42"> ruský spisovatel (1899-1994); -</text:span><text:span text:style-name="T8"> </text:span><text:span text:style-name="T9">8.</text:span><text:span text:style-name="T43"> </text:span><text:span text:style-name="T54">Subtropický strom</text:span><text:span text:style-name="T43">; italský šermíř (OH 1920); staré nářadí k orání; </text:span><text:span text:style-name="T9">???</text:span><text:span text:style-name="T43">; </text:span><text:span text:style-name="T54">chrámová budova</text:span><text:span text:style-name="T43">; </text:span><text:span text:style-name="T54">německy „smrtelný“</text:span><text:span text:style-name="T43">; posvátná kniha zoroastrizmu. -</text:span><text:span text:style-name="T9"> 9.</text:span><text:span text:style-name="T43"> Zpětný záběr vesla; hloubení otvoru; kód letiště Cravo Norte; </text:span><text:span text:style-name="T9">???</text:span><text:span text:style-name="T43">; americký sochař (1825-1861); </text:span><text:span text:style-name="T9">???</text:span><text:span text:style-name="T43">; </text:span><text:span text:style-name="T55">rychle pečený silnější řízek masa</text:span><text:span text:style-name="T43">; svatyně v Naře. - </text:span><text:span text:style-name="T9">10.</text:span><text:span text:style-name="T43"> </text:span><text:span text:style-name="T55">Jedno ze jmen a</text:span><text:span text:style-name="T43">merick</text:span><text:span text:style-name="T55">ého psychologa Millera (*1909)</text:span><text:span text:style-name="T43">; </text:span><text:span text:style-name="T9">???</text:span><text:span text:style-name="T43">; jiný název středního devonu; vrhat </text:span><text:span text:style-name="T62">(řídce)</text:span><text:span text:style-name="T43">; slavná italská rodina houslařů z Cremony; </text:span><text:span text:style-name="T55">akvarijní rybky rodu Aequdens</text:span><text:span text:style-name="T43">; </text:span><text:span text:style-name="T55">Sarmat</text:span><text:span text:style-name="T43">; velikonoční řehtačka. - </text:span><text:span text:style-name="T9">11.</text:span><text:span text:style-name="T43"> Vojenský tábor; lokomotiva řady E-666.0; </text:span><text:span text:style-name="T44">název písmene alfabety; český herec </text:span><text:span text:style-name="T56">(Jan)</text:span><text:span text:style-name="T44">. - </text:span><text:span text:style-name="T10">12.</text:span><text:span text:style-name="T44"> Bakt</text:span><text:span text:style-name="T52">é</text:span><text:span text:style-name="T44">rie ve tvaru rohlíčku, </text:span><text:span text:style-name="T61">způsobující např. choleru</text:span><text:span text:style-name="T44">.</text:span><text:span text:style-name="T43"> <text:s text:c="3"/></text:span><text:span text:style-name="T42"><text:s/></text:span></text:p>
      <text:p text:style-name="P11"/>
      <text:p text:style-name="P13"><text:soft-page-break/><text:span text:style-name="T13">Prameny:</text:span><text:span text:style-name="T64"> </text:span>SSJČ, <text:span text:style-name="T47">PSJČ, </text:span><text:span text:style-name="T62">ČSVaS, </text:span><text:span text:style-name="T47">UNI 10, MČSE, NASCS, CJC 1-3, MEŠ, </text:span><text:span text:style-name="T59">MEA, </text:span><text:span text:style-name="T47">MEOH, <text:s/></text:span><text:span text:style-name="T57">ČSBS, </text:span><text:span text:style-name="T47"><text:s/>Knap 2006, České názvy živočichů </text:span><text:span text:style-name="T63">(měkkýši)</text:span><text:span text:style-name="T47">, J. Hubáček: Malý slovník českých slangů, Slovník nespisovné češtiny, </text:span><text:span text:style-name="T48">L. Boháčková: Vějíř a meč (Panorama 1987), Ottův slovník naučný, </text:span><text:span text:style-name="T50">Neolog 2, </text:span><text:span text:style-name="T53">Koudelka-Káňa: Křížovkářský slovník, </text:span><text:span text:style-name="T51"><text:s/></text:span><text:span text:style-name="T58">I. Sejkanič: Dej mi jméno (Plot Praha 2001), </text:span><text:span text:style-name="T61">K. Čálek: Slovník zkratek (Agrofin 2009) </text:span><text:span text:style-name="T58">.</text:span></text:p>
      <text:p text:style-name="P15"><text:s/></text:p>
      <text:p text:style-name="P6">Elektronické prameny:</text:p>
      <text:p text:style-name="P14">Slovník valašského nářečí na <text:a xlink:type="simple" xlink:href="https://sites.google.com/site/silvestrkazmir/Home" text:style-name="Internet_20_link" text:visited-style-name="Visited_20_Internet_20_Link">https://sites.google.com/site/silvestrkazmir/Home</text:a>; </text:p>
      <text:p text:style-name="P6"><text:span text:style-name="T17">Vícejazyčné překladové slovníky na</text:span> <text:a xlink:type="simple" xlink:href="http://slovnik.cz/" office:target-frame-name="_blank" xlink:show="new" text:style-name="Internet_20_link" text:visited-style-name="Visited_20_Internet_20_Link"><text:span text:style-name="T17">http://slovnik.cz</text:span></text:a><text:span text:style-name="T17">; </text:span></text:p>
      <text:p text:style-name="P6"><text:span text:style-name="T17">Velký lékařský slovník na </text:span><text:a xlink:type="simple" xlink:href="http://lekarske.slovniky.cz/" office:target-frame-name="_blank" xlink:show="new" text:style-name="Internet_20_link" text:visited-style-name="Visited_20_Internet_20_Link"><text:span text:style-name="T17">http://lekarske.slovniky.cz</text:span></text:a><text:span text:style-name="T17">. </text:span></text:p>
      <text:p text:style-name="P14"/>
      <text:p text:style-name="P1">Statistické údaje:</text:p>
      <text:p text:style-name="P2">PV 137, PDV 4,97, DT 23,52 %, PLV 3,64%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2-26T07:36:04.913000000</meta:creation-date>
    <dc:date>2026-06-18T08:25:19.229000000</dc:date>
    <meta:editing-duration>PT3H44M52S</meta:editing-duration>
    <meta:editing-cycles>23</meta:editing-cycles>
    <meta:generator>LibreOffice/7.1.3.2$Windows_X86_64 LibreOffice_project/47f78053abe362b9384784d31a6e56f8511eb1c1</meta:generator>
    <meta:print-date>2026-03-15T12:12:59.405000000</meta:print-date>
    <meta:printed-by>Soubory PDF</meta:printed-by>
    <meta:document-statistic meta:table-count="0" meta:image-count="0" meta:object-count="0" meta:page-count="2" meta:paragraph-count="16" meta:word-count="623" meta:character-count="4510" meta:non-whitespace-character-count="3773"/>
  </office:meta>
</office:document-meta>
</file>